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3f4ba" officeooo:paragraph-rsid="0013f4b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Kako postaviti zabrane pri izradi racuna</text:p>
      <text:p text:style-name="P1">------------------------------------------------</text:p>
      <text:p text:style-name="P1">1,<text:tab/>Zabrana izrada racuna prekoracenje kredit limita 0-ne, 1-da</text:p>
      <text:p text:style-name="P1"><text:tab/>nadzor-nadzor aplikacije-Parametri nadzor na opciji VELEPRODAJA postaviti</text:p>
      <text:p text:style-name="P1"/>
      <text:p text:style-name="P1"><text:tab/>Skraceno: ZAB_LIMIT</text:p>
      <text:p text:style-name="P1"><text:tab/>Opis: Zabrana izrada racuna prekoracenje kredit limita 0-ne, 1-da</text:p>
      <text:p text:style-name="P1"><text:s/><text:tab/>Tip polja: Integer</text:p>
      <text:p text:style-name="P1"><text:tab/>Vrednost: 0 ili 1</text:p>
      <text:p text:style-name="P1"/>
      <text:p text:style-name="P1">2,<text:tab/>Zabrana izrade racuna prekoracenje limita u valuti 0-ne, 1-da</text:p>
      <text:p text:style-name="P1"><text:tab/>nadzor-nadzor aplikacije-Parametri nadzor na opciji VELEPRODAJA postaviti</text:p>
      <text:p text:style-name="P1"/>
      <text:p text:style-name="P1"><text:tab/>Skraceno: ZAB_VALUTA</text:p>
      <text:p text:style-name="P1"><text:tab/>Opis: Zabrana izrade racuna prekoracenje limita u valuti 0-ne, 1-da</text:p>
      <text:p text:style-name="P1"><text:s/><text:tab/>Tip polja: Integer</text:p>
      <text:p text:style-name="P1"><text:tab/>Vrednost: 0 ili 1</text:p>
      <text:p text:style-name="P1"><text:tab/></text:p>
      <text:p text:style-name="P1">Kako postaviti zabrane pri izradi porudzbina</text:p>
      <text:p text:style-name="P1">------------------------------------------------------</text:p>
      <text:p text:style-name="P1">1,<text:tab/>Upozorenje kod izrade porudzbine prekoracenje kredit limit 0-ne, 1-da</text:p>
      <text:p text:style-name="P1"><text:tab/>nadzor-nadzor aplikacije-Parametri nadzor na opciji VELEPRODAJA postaviti</text:p>
      <text:p text:style-name="P1"/>
      <text:p text:style-name="P1"><text:tab/>Skraceno: ZAB_LIMPO</text:p>
      <text:p text:style-name="P1"><text:tab/>Opis: Upozorenje kod izrade porudzbine prekoracenje kredit limit 0-ne, 1-da</text:p>
      <text:p text:style-name="P1"><text:s/><text:tab/>Tip polja: Integer</text:p>
      <text:p text:style-name="P1"><text:tab/>Vrednost: 0 ili 1</text:p>
      <text:p text:style-name="P1"/>
      <text:p text:style-name="P1">2,<text:tab/>Upozorenje kod izrade porudzbine prekoracenje limita u valuti 0-ne, 1-da</text:p>
      <text:p text:style-name="P1"><text:tab/>nadzor-nadzor aplikacije-Parametri nadzor na opciji VELEPRODAJA postaviti</text:p>
      <text:p text:style-name="P1"/>
      <text:p text:style-name="P1"><text:tab/>Skraceno: ZAB_LIMPV</text:p>
      <text:p text:style-name="P1"><text:tab/>Opis: Upozorenje kod izrade porudzbine prekoracenje limita u valuti 0-ne, 1-da</text:p>
      <text:p text:style-name="P1"><text:s/><text:tab/>Tip polja: Integer</text:p>
      <text:p text:style-name="P1"><text:tab/>Vrednost: 0 ili 1</text:p>
      <text:p text:style-name="P1"/>
      <text:p text:style-name="P1">3,<text:tab/>Zabrana izrade racuna iz porudzbine prekoracenje kredit limit 0-ne, 1-da</text:p>
      <text:p text:style-name="P1"><text:tab/>nadzor-nadzor aplikacije-Parametri nadzor na opciji VELEPRODAJA postaviti</text:p>
      <text:p text:style-name="P1"/>
      <text:p text:style-name="P1"><text:tab/>Skraceno: ZAB_LIMRN</text:p>
      <text:p text:style-name="P1"><text:tab/>Opis: Zabrana izrade racuna iz porudzbine prekoracenje kredit limit 0-ne, 1-da</text:p>
      <text:p text:style-name="P1"><text:s/><text:tab/>Tip polja: Integer</text:p>
      <text:p text:style-name="P1"><text:tab/>Vrednost: 0 ili 1</text:p>
      <text:p text:style-name="P1"/>
      <text:p text:style-name="P1">4,<text:tab/>Zabrana izrade racuna iz porudzbine prekoracenje kredit limit 0-ne, 1-da</text:p>
      <text:p text:style-name="P1"><text:tab/>nadzor-nadzor aplikacije-Parametri nadzor na opciji VELEPRODAJA postaviti</text:p>
      <text:p text:style-name="P1"/>
      <text:p text:style-name="P1"><text:tab/>Skraceno: ZAB_LIMRV</text:p>
      <text:p text:style-name="P1"><text:tab/>Opis: Zabrana izrade racuna iz porudzbine prekoracenje limit valuta 0-ne, 1-da</text:p>
      <text:p text:style-name="P1"><text:s/><text:tab/>Tip polja: Integer</text:p>
      <text:p text:style-name="P1"><text:tab/>Vrednost: 0 ili 1</text:p>
      <text:p text:style-name="P1">Po defaultu je postavljeno na 0 vi birate kako ce te da radit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style:rfc-language-tag="sr-Latn-RS" fo:language="sr" fo:script="Latn" fo:country="R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style:rfc-language-tag="sr-Latn-RS" fo:language="sr" fo:script="Latn" fo:country="R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17T08:26:58.960000000</meta:creation-date>
    <dc:date>2025-10-17T08:40:08.319000000</dc:date>
    <meta:editing-duration>PT13M9S</meta:editing-duration>
    <meta:editing-cycles>1</meta:editing-cycles>
    <meta:document-statistic meta:table-count="0" meta:image-count="0" meta:object-count="0" meta:page-count="1" meta:paragraph-count="42" meta:word-count="247" meta:character-count="1913" meta:non-whitespace-character-count="1670"/>
    <meta:generator>LibreOffice/7.6.2.1$Windows_X86_64 LibreOffice_project/56f7684011345957bbf33a7ee678afaf4d2ba333</meta:generator>
  </office:meta>
</office:document-meta>
</file>